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B8000001692C377BCDE6D81021.png" manifest:media-type="image/png"/>
  <manifest:file-entry manifest:full-path="Pictures/10000201000002B800000141E12B347B52580039.png" manifest:media-type="image/png"/>
  <manifest:file-entry manifest:full-path="Pictures/10000201000002B8000001413BCBBA4B80118149.png" manifest:media-type="image/png"/>
  <manifest:file-entry manifest:full-path="Pictures/10000201000002B8000001413CFC7CF955E948FB.png" manifest:media-type="image/png"/>
  <manifest:file-entry manifest:full-path="Pictures/10000201000002B8000001842B8E78807EDEFC28.png" manifest:media-type="image/png"/>
  <manifest:file-entry manifest:full-path="Pictures/10000201000002B800000141AA96B0C67B1E390D.png" manifest:media-type="image/png"/>
  <manifest:file-entry manifest:full-path="Pictures/10000201000002B800000141B88C9E1C443757A5.png" manifest:media-type="image/png"/>
  <manifest:file-entry manifest:full-path="Pictures/10000201000002B8000001E1371A8C44D7AAC544.png" manifest:media-type="image/png"/>
  <manifest:file-entry manifest:full-path="Pictures/10000201000002B80000016957FCBCEA9B83D38E.png" manifest:media-type="image/png"/>
  <manifest:file-entry manifest:full-path="Pictures/10000201000002B8000001696BF1FCD344975E5F.png" manifest:media-type="image/png"/>
  <manifest:file-entry manifest:full-path="Pictures/10000201000002B800000169255B82AA8C529977.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automatic-styles>
    <style:style style:name="P1" style:family="paragraph" style:parent-style-name="Standard">
      <style:text-properties fo:font-variant="normal" fo:text-transform="none" fo:color="#000000" fo:letter-spacing="normal" officeooo:rsid="0018f0d9" officeooo:paragraph-rsid="0018f0d9"/>
    </style:style>
    <style:style style:name="P2" style:family="paragraph" style:parent-style-name="Standard">
      <style:text-properties fo:font-variant="normal" fo:text-transform="none" fo:color="#000000" fo:letter-spacing="normal" officeooo:rsid="001964e9" officeooo:paragraph-rsid="001964e9"/>
    </style:style>
    <style:style style:name="P3" style:family="paragraph" style:parent-style-name="Standard">
      <style:text-properties fo:font-variant="normal" fo:text-transform="none" fo:color="#000000" fo:letter-spacing="normal" officeooo:rsid="001b873f" officeooo:paragraph-rsid="001b873f"/>
    </style:style>
    <style:style style:name="P4" style:family="paragraph" style:parent-style-name="Standard">
      <style:text-properties fo:font-variant="normal" fo:text-transform="none" fo:color="#000000" fo:letter-spacing="normal" officeooo:rsid="001c0db5" officeooo:paragraph-rsid="001c0db5"/>
    </style:style>
    <style:style style:name="P5" style:family="paragraph" style:parent-style-name="Standard">
      <style:text-properties fo:font-variant="normal" fo:text-transform="none" fo:color="#000000" fo:letter-spacing="normal" officeooo:rsid="001e0260" officeooo:paragraph-rsid="001e0260"/>
    </style:style>
    <style:style style:name="P6" style:family="paragraph" style:parent-style-name="Standard">
      <style:text-properties fo:font-variant="normal" fo:text-transform="none" fo:color="#000000" fo:letter-spacing="normal" officeooo:rsid="001e5f11" officeooo:paragraph-rsid="001e5f11"/>
    </style:style>
    <style:style style:name="P7" style:family="paragraph" style:parent-style-name="Standard">
      <style:text-properties fo:font-variant="normal" fo:text-transform="none" fo:color="#000000" fo:letter-spacing="normal" officeooo:rsid="001f9093" officeooo:paragraph-rsid="001f9093"/>
    </style:style>
    <style:style style:name="P8" style:family="paragraph" style:parent-style-name="Standard">
      <style:text-properties officeooo:rsid="001e5f11" officeooo:paragraph-rsid="001e5f11"/>
    </style:style>
    <style:style style:name="P9" style:family="paragraph" style:parent-style-name="Standard">
      <style:paragraph-properties fo:margin-left="0cm" fo:margin-right="0cm" fo:orphans="2" fo:widows="2" fo:text-indent="0cm" style:auto-text-indent="false"/>
      <style:text-properties fo:font-variant="normal" fo:text-transform="none" fo:color="#000000" fo:letter-spacing="normal"/>
    </style:style>
    <style:style style:name="P10" style:family="paragraph" style:parent-style-name="Text_20_body">
      <style:text-properties officeooo:rsid="0018f0d9" officeooo:paragraph-rsid="0018f0d9"/>
    </style:style>
    <style:style style:name="P11" style:family="paragraph" style:parent-style-name="Text_20_body">
      <style:text-properties officeooo:rsid="0018f0d9" officeooo:paragraph-rsid="001b873f"/>
    </style:style>
    <style:style style:name="P12" style:family="paragraph" style:parent-style-name="Text_20_body">
      <style:paragraph-properties fo:text-align="center" style:justify-single-word="false"/>
      <style:text-properties style:text-underline-style="none" officeooo:rsid="0018f0d9" officeooo:paragraph-rsid="0018f0d9"/>
    </style:style>
    <style:style style:name="P13" style:family="paragraph" style:parent-style-name="Text_20_body">
      <style:text-properties officeooo:rsid="001964e9" officeooo:paragraph-rsid="001964e9"/>
    </style:style>
    <style:style style:name="P14" style:family="paragraph" style:parent-style-name="Text_20_body">
      <style:text-properties officeooo:rsid="001b873f" officeooo:paragraph-rsid="001b873f"/>
    </style:style>
    <style:style style:name="P15" style:family="paragraph" style:parent-style-name="Text_20_body" style:list-style-name="L2">
      <style:text-properties officeooo:rsid="001b873f" officeooo:paragraph-rsid="001b873f"/>
    </style:style>
    <style:style style:name="P16" style:family="paragraph" style:parent-style-name="Text_20_body">
      <style:text-properties officeooo:rsid="001c0db5" officeooo:paragraph-rsid="001c0db5"/>
    </style:style>
    <style:style style:name="P17" style:family="paragraph" style:parent-style-name="Text_20_body">
      <style:text-properties officeooo:paragraph-rsid="001c8ce4"/>
    </style:style>
    <style:style style:name="P18" style:family="paragraph" style:parent-style-name="Text_20_body">
      <style:text-properties officeooo:rsid="001e0260" officeooo:paragraph-rsid="001e0260"/>
    </style:style>
    <style:style style:name="P19" style:family="paragraph" style:parent-style-name="Text_20_body">
      <style:text-properties officeooo:rsid="001e5f11" officeooo:paragraph-rsid="001e5f11"/>
    </style:style>
    <style:style style:name="P20" style:family="paragraph" style:parent-style-name="Text_20_body">
      <style:text-properties officeooo:rsid="001f9093" officeooo:paragraph-rsid="001f9093"/>
    </style:style>
    <style:style style:name="P21" style:family="paragraph" style:parent-style-name="Text_20_body">
      <style:text-properties officeooo:paragraph-rsid="001f9093"/>
    </style:style>
    <style:style style:name="P22" style:family="paragraph" style:parent-style-name="Text_20_body">
      <style:text-properties officeooo:rsid="00213cd8" officeooo:paragraph-rsid="00213cd8"/>
    </style:style>
    <style:style style:name="P23" style:family="paragraph" style:parent-style-name="Text_20_body">
      <style:text-properties officeooo:rsid="0022f72a" officeooo:paragraph-rsid="0022f72a"/>
    </style:style>
    <style:style style:name="P24" style:family="paragraph" style:parent-style-name="Heading_20_3">
      <style:text-properties officeooo:rsid="001c8ce4" officeooo:paragraph-rsid="001c8ce4"/>
    </style:style>
    <style:style style:name="P25" style:family="paragraph" style:parent-style-name="Heading_20_1">
      <style:paragraph-properties fo:text-align="center" style:justify-single-word="false"/>
      <style:text-properties style:text-underline-style="solid" style:text-underline-width="auto" style:text-underline-color="font-color" officeooo:rsid="0018f0d9" officeooo:paragraph-rsid="0018f0d9"/>
    </style:style>
    <style:style style:name="P26" style:family="paragraph" style:parent-style-name="Heading_20_2">
      <style:text-properties officeooo:paragraph-rsid="001e5f11"/>
    </style:style>
    <style:style style:name="P27" style:family="paragraph" style:parent-style-name="Heading_20_2">
      <style:text-properties officeooo:rsid="001f9093" officeooo:paragraph-rsid="001f9093"/>
    </style:style>
    <style:style style:name="T1" style:family="text">
      <style:text-properties officeooo:rsid="001964e9"/>
    </style:style>
    <style:style style:name="T2" style:family="text">
      <style:text-properties officeooo:rsid="001b873f"/>
    </style:style>
    <style:style style:name="T3" style:family="text">
      <style:text-properties officeooo:rsid="001c8ce4"/>
    </style:style>
    <style:style style:name="T4" style:family="text">
      <style:text-properties officeooo:rsid="001e5f11"/>
    </style:style>
    <style:style style:name="T5" style:family="text">
      <style:text-properties fo:font-variant="normal" fo:text-transform="none" fo:color="#000000" fo:letter-spacing="normal"/>
    </style:style>
    <style:style style:name="T6" style:family="text">
      <style:text-properties officeooo:rsid="001f9093"/>
    </style:style>
    <style:style style:name="T7" style:family="text">
      <style:text-properties officeooo:rsid="00213cd8"/>
    </style:style>
    <style:style style:name="T8" style:family="text">
      <style:text-properties officeooo:rsid="0022f72a"/>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text:bookmark text:name="docs-internal-guid-4a75f721-6fb5-896d-c166-a5f4b3abf424"/></text:p>
      <text:h text:style-name="P25" text:outline-level="1">Report: Fedora Ansible 101/102 classroom session</text:h>
      <text:p text:style-name="P12"/>
      <text:section text:style-name="Sect1" text:name="General information">
        <text:h text:style-name="Heading_20_2" text:outline-level="2">General information</text:h>
      </text:section>
      <text:p text:style-name="P11">There were ~90 attendees in total that connected to the BlueJeans session. (The recording link says a lot more, somehow). Of these 90 attendees, 33 completed the survey (~30%). <text:span text:style-name="T2">So, for the rest of this report, “attendees” refers to attendees that filled out the survey.</text:span></text:p>
      <text:p text:style-name="P11">This is <text:span text:style-name="T2">also </text:span>only the first survey that we’ve run after a classroom session, so we must be careful with our deductions. Some patterns will become clearer as we collect more data.</text:p>
      <text:p text:style-name="P10"/>
      <text:p text:style-name="P1"><text:bookmark text:name="docs-internal-guid-bc27f3e4-6fcf-b410-82c2-ae472c697201"/><draw:frame draw:style-name="fr1" draw:name="Image3" text:anchor-type="as-char" svg:width="18.415cm" svg:height="8.493cm" draw:z-index="1"><draw:image xlink:href="Pictures/10000201000002B800000141B88C9E1C443757A5.png" xlink:type="simple" xlink:show="embed" xlink:actuate="onLoad" loext:mime-type="image/png"/><svg:title>Forms response chart. Question title: What time zone are you in? (Please select the nearest option). Number of responses: 33 responses.</svg:title></draw:frame></text:p>
      <text:p text:style-name="P1"><text:bookmark text:name="docs-internal-guid-7fa304a2-6fce-e93e-f556-2655ef5b8f58"/></text:p>
      <text:p text:style-name="P10"/>
      <text:p text:style-name="P10">The session was held at 1600 GMT. A large proportion of the <text:span text:style-name="T2">attendees</text:span> were from the GMT+5 time zone (2100 local time)---27.3%. Another 18% were from the GMT+1 time zone (1700 local time), and lesser proportions from other time zones. There w<text:span text:style-name="T1">as only one </text:span>attendee from time zones ranging from GMT+<text:span text:style-name="T1">6</text:span> to GMT-3 (0000 local time – 1300 local time). This suggests that the attendees prefer to attend sessions in the evenings, probably after work hours. Sessions that occur during the early hours of the morning are hard to attend, obviously. Given that both Siddharth and Deepshika were also in the GMT+5 time zone, it <text:span text:style-name="T1">may </text:span>also indicate that perhaps people from the same region as the instructors are more likely to attend a session. <text:span text:style-name="T1">We’ll have to wait for a few more surveys before we can make the last deduction.</text:span></text:p>
      <text:p text:style-name="P10"/>
      <text:p text:style-name="P1"><text:bookmark text:name="docs-internal-guid-5466b9d9-6fcf-189c-2360-5300870236a8"/><text:soft-page-break/><draw:frame draw:style-name="fr1" draw:name="Image2" text:anchor-type="as-char" svg:width="18.415cm" svg:height="8.493cm" draw:z-index="0"><draw:image xlink:href="Pictures/10000201000002B800000141AA96B0C67B1E390D.png" xlink:type="simple" xlink:show="embed" xlink:actuate="onLoad" loext:mime-type="image/png"/><svg:title>Forms response chart. Question title: Have you attended a Fedora classroom session before? How many?. Number of responses: 33 responses.</svg:title></draw:frame></text:p>
      <text:p text:style-name="P10"/>
      <text:p text:style-name="P13">75.8% of the attendees had not attended a Fedora Classroom session before. The remaining 24.2% had attended one or more, but at most 3 sessions before this. </text:p>
      <text:p text:style-name="P13"/>
      <text:p text:style-name="P14">I expect this will change as we host more sessions, especially if there are multiple sessions related to a particular area of interest (see next).</text:p>
      <text:p text:style-name="P13"/>
      <text:p text:style-name="P13"/>
      <text:p text:style-name="P13"/>
      <text:p text:style-name="P2"><text:bookmark text:name="docs-internal-guid-6cde9e71-6fd0-0dbd-fb8c-50194a2e7f9b"/><text:soft-page-break/><draw:frame draw:style-name="fr1" draw:name="Image4" text:anchor-type="as-char" svg:width="18.415cm" svg:height="12.726cm" draw:z-index="2"><draw:image xlink:href="Pictures/10000201000002B8000001E1371A8C44D7AAC544.png" xlink:type="simple" xlink:show="embed" xlink:actuate="onLoad" loext:mime-type="image/png"/><svg:title>Forms response chart. Question title: What are your areas of interest?. Number of responses: 33 responses.</svg:title></draw:frame></text:p>
      <text:p text:style-name="P13"/>
      <text:p text:style-name="P14">Not unexpectedly, a majority (87.9%) of attendees were interested in “Infrastructure (system administration). The other areas of interest are:</text:p>
      <text:list xml:id="list3235218570" text:style-name="L2">
        <text:list-item>
          <text:p text:style-name="P15">Science and technology (45.5%)</text:p>
        </text:list-item>
        <text:list-item>
          <text:p text:style-name="P15">Core OS programming (39.4%)</text:p>
        </text:list-item>
        <text:list-item>
          <text:p text:style-name="P15">On-boarding, helping people get started (33.3%)</text:p>
        </text:list-item>
        <text:list-item>
          <text:p text:style-name="P15">Application development, and providing support (30.3%)</text:p>
        </text:list-item>
        <text:list-item>
          <text:p text:style-name="P15">Web development (27.3%)</text:p>
        </text:list-item>
        <text:list-item>
          <text:p text:style-name="P15">QA (24.2%)</text:p>
        </text:list-item>
        <text:list-item>
          <text:p text:style-name="P15">Evangelism (21.2%)</text:p>
        </text:list-item>
        <text:list-item>
          <text:p text:style-name="P15">Documentation writing (18.2%)</text:p>
        </text:list-item>
      </text:list>
      <text:p text:style-name="P14">The other categories: Application/UX design, Marketing, Game development, Fonts design/creation/maintenance, Usability, Accessibility, Translation each interested less than 15% of the attendees at this session.</text:p>
      <text:p text:style-name="P14"/>
      <text:p text:style-name="P14"/>
      <text:p text:style-name="P14"/>
      <text:section text:style-name="Sect1" text:name="Session specific information">
        <text:p text:style-name="P14"><text:soft-page-break/>Session specific information</text:p>
      </text:section>
      <text:p text:style-name="P3"><text:bookmark text:name="docs-internal-guid-d9968fab-6fda-253e-318a-12d29df46aac"/><draw:frame draw:style-name="fr1" draw:name="Image5" text:anchor-type="as-char" svg:width="18.415cm" svg:height="9.551cm" draw:z-index="3"><draw:image xlink:href="Pictures/10000201000002B8000001696BF1FCD344975E5F.png" xlink:type="simple" xlink:show="embed" xlink:actuate="onLoad" loext:mime-type="image/png"/><svg:title>Forms response chart. Question title: How well do you know Ansible?. Number of responses: 33 responses.</svg:title></draw:frame></text:p>
      <text:p text:style-name="P14"/>
      <text:p text:style-name="P16">Here “0” implies “not at all”, and “10” represents “I am an expert”. So, in general, while some attendees were aware of Ansible, most of them were quite new to it.</text:p>
      <text:p text:style-name="P4"><text:bookmark text:name="docs-internal-guid-f31a9e4a-6fdb-23b0-41bc-f34d55984324"/><draw:frame draw:style-name="fr1" draw:name="Image6" text:anchor-type="as-char" svg:width="18.415cm" svg:height="9.551cm" draw:z-index="4"><draw:image xlink:href="Pictures/10000201000002B80000016957FCBCEA9B83D38E.png" xlink:type="simple" xlink:show="embed" xlink:actuate="onLoad" loext:mime-type="image/png"/><svg:title>Forms response chart. Question title: What did you think of the duration of the session?. Number of responses: 33 responses.</svg:title></draw:frame></text:p>
      <text:p text:style-name="P16"/>
      <text:p text:style-name="P16">Here, “0” stands for “it was too short”, and “10” represents “it was too long”. Most attendees thought the session was of the right length, while a few found it a little long or a little short. This may have some correlation to the contents that were discussed at the session, or the depth that they were discussed in.</text:p>
      <text:p text:style-name="P4"><text:bookmark text:name="docs-internal-guid-e9b88bbe-6fdc-bbbc-1023-49cb52e6b267"/><text:soft-page-break/><draw:frame draw:style-name="fr1" draw:name="Image7" text:anchor-type="as-char" svg:width="18.415cm" svg:height="9.551cm" draw:z-index="5"><draw:image xlink:href="Pictures/10000201000002B800000169255B82AA8C529977.png" xlink:type="simple" xlink:show="embed" xlink:actuate="onLoad" loext:mime-type="image/png"/><svg:title>Forms response chart. Question title: What did you think of the level of difficulty for the session?. Number of responses: 33 responses.</svg:title></draw:frame></text:p>
      <text:p text:style-name="P16"/>
      <text:p text:style-name="P16">Here, “0” represents “it was too easy”, while “10” represents “it was too hard”. As the data shows, a majority of the attendees felt that the session was easier than they had expected it to be. It is always hard for the instructors to decide on the level of difficulty that they’d aim for a session to be at. It is perhaps better that more people find a session easy than hard.</text:p>
      <text:p text:style-name="P16"/>
      <text:p text:style-name="P16"/>
      <text:p text:style-name="P16"/>
      <text:h text:style-name="Heading_20_3" text:outline-level="3"><text:soft-page-break/></text:h>
      <text:p text:style-name="P4"><text:bookmark text:name="docs-internal-guid-833faaca-6fe2-402a-0ccc-080437044df8"/><draw:frame draw:style-name="fr1" draw:name="Image8" text:anchor-type="as-char" svg:width="18.415cm" svg:height="10.266cm" draw:z-index="6"><draw:image xlink:href="Pictures/10000201000002B8000001842B8E78807EDEFC28.png" xlink:type="simple" xlink:show="embed" xlink:actuate="onLoad" loext:mime-type="image/png"/><svg:title>Forms response chart. Question title: What did you think of the quality of the material used in the session? (Links, documentation, slides, videos). Number of responses: 33 responses.</svg:title></draw:frame></text:p>
      <text:p text:style-name="P16"/>
      <text:p text:style-name="P16">Here, “0” is “it was not useful at all”, and “10” is “it was very useful”. This one is all over the place and I’m not sure why. I reckon <text:span text:style-name="T3">the instructors can go through the materials that were shared again to see why the attendees found them both useful and not.</text:span></text:p>
      <text:p text:style-name="P16">Is the question the issue---would rephrasing it help?</text:p>
      <text:p text:style-name="P16"/>
      <text:h text:style-name="P24" text:outline-level="3">General summary of text comments</text:h>
      <text:p text:style-name="P17"/>
      <text:p text:style-name="P18">Most feedback is very positive. People found the session helpful and fun. </text:p>
      <text:p text:style-name="P18">One or two attendees have mentioned that the audio wasn’t too clear. I expect that’s a BlueJeans issue (when I’d joined the session for a bit, it was clear enough). </text:p>
      <text:p text:style-name="P18">In regards to the instruction, most attendees have <text:span text:style-name="T4">simply</text:span> expressed their gratitude to the instructors. Few have <text:span text:style-name="T4">asked if the</text:span> link<text:span text:style-name="T4">s</text:span> to the recording, and the materials, <text:span text:style-name="T4">could </text:span>be provided before closing the session down. <text:span text:style-name="T4">A few have suggested that if there are multiple instructors in-charge, they should perhaps break the session down into one or two stages and teach them alone one at a time, instead of instructing bits together which they found a little hard to follow. </text:span></text:p>
      <text:p text:style-name="P18"/>
      <text:p text:style-name="P18"/>
      <text:p text:style-name="P18"/>
      <text:p text:style-name="P18"/>
      <text:section text:style-name="Sect1" text:name="In relation to free software">
        <text:h text:style-name="P26" text:outline-level="2"><text:soft-page-break/><text:span text:style-name="T4">Their relationship with Free Software</text:span></text:h>
      </text:section>
      <text:p text:style-name="P5"><text:bookmark text:name="docs-internal-guid-cdda5529-6ff7-5dbc-2085-8d27e3455d0a"/><draw:frame draw:style-name="fr1" draw:name="Image9" text:anchor-type="as-char" svg:width="18.415cm" svg:height="8.493cm" draw:z-index="7"><draw:image xlink:href="Pictures/10000201000002B8000001413CFC7CF955E948FB.png" xlink:type="simple" xlink:show="embed" xlink:actuate="onLoad" loext:mime-type="image/png"/><svg:title>Forms response chart. Question title: How often do you use Free Software?. Number of responses: 33 responses.</svg:title></draw:frame></text:p>
      <text:p text:style-name="P18"/>
      <text:p text:style-name="P19">These questions are single choice questions. Most of our attendees are Fedora users, but we did have a few attendees that were not Fedora users.</text:p>
      <text:p text:style-name="P19"/>
      <text:p text:style-name="P19"/>
      <text:p text:style-name="P19"/>
      <text:p text:style-name="P19"/>
      <text:p text:style-name="P19"/>
      <text:p text:style-name="P19"/>
      <text:p text:style-name="P19"/>
      <text:p text:style-name="P19"/>
      <text:p text:style-name="P8"><text:bookmark text:name="docs-internal-guid-5b743960-6ff9-fc18-9c55-00b264ad0221"/><text:soft-page-break/><text:span text:style-name="T5"><draw:frame draw:style-name="fr1" draw:name="Image10" text:anchor-type="as-char" svg:width="18.415cm" svg:height="8.493cm" draw:z-index="8"><draw:image xlink:href="Pictures/10000201000002B8000001413BCBBA4B80118149.png" xlink:type="simple" xlink:show="embed" xlink:actuate="onLoad" loext:mime-type="image/png"/><svg:title>Forms response chart. Question title: Are you a Free Software contributor?. Number of responses: 32 responses.</svg:title></draw:frame></text:span></text:p>
      <text:p text:style-name="P6"><text:bookmark text:name="docs-internal-guid-8a3b172d-6ffa-9ae2-1375-719a08d8bb40"/><draw:frame draw:style-name="fr1" draw:name="Image11" text:anchor-type="as-char" svg:width="18.415cm" svg:height="8.493cm" draw:z-index="9"><draw:image xlink:href="Pictures/10000201000002B800000141E12B347B52580039.png" xlink:type="simple" xlink:show="embed" xlink:actuate="onLoad" loext:mime-type="image/png"/><svg:title>Forms response chart. Question title: If not, would you like to contribute to Free Software?. Number of responses: 31 responses.</svg:title></draw:frame></text:p>
      <text:p text:style-name="P19"/>
      <text:p text:style-name="P20">While &gt;60% of the attendees are not currently Free software contributors, they do want to start contributing. This is awesome! </text:p>
      <text:p text:style-name="P20">We asked them if they had tried to contribute, and if what issues they’d faced if they had. 3 of the 9 responses we received said they didn’t know where to start or what issues to begin working on. One <text:s/>mentioned that the “RTFM” style makes it hard. Another 2 said they found the specifics of a system/team the main bottleneck, while the other two suggested they were not able to find the time to contribute consistently.</text:p>
      <text:p text:style-name="P20"/>
      <text:p text:style-name="P23">Could this question be changed from a “text comment” question to a multiple choice question too, with an “other” option? I’ll have to double check if Google Forms allows that. If it doesn’t, the question can be broken into two parts, with one having options, and the other with a text box.</text:p>
      <text:p text:style-name="P7"><text:bookmark text:name="docs-internal-guid-e10b54e8-6ffe-89ac-9d59-6b3c4d1ae5fb"/><text:soft-page-break/><draw:frame draw:style-name="fr1" draw:name="Image12" text:anchor-type="as-char" svg:width="18.415cm" svg:height="9.551cm" draw:z-index="10"><draw:image xlink:href="Pictures/10000201000002B8000001692C377BCDE6D81021.png" xlink:type="simple" xlink:show="embed" xlink:actuate="onLoad" loext:mime-type="image/png"/><svg:title>Forms response chart. Question title: How do you get information about Fedora?. Number of responses: 32 responses.</svg:title></draw:frame></text:p>
      <text:p text:style-name="P20"/>
      <text:p text:style-name="P20">The Fedora Magazine is clearly the main source of information for most of our attendees. <text:span text:style-name="T8">We’ll let the marketing team know! </text:span>Given that a majority of them are not Fedora contributors, this makes sense---the Fedora Magazine is targeted towards end users. The Social media channels are somewhat behind. We could look into why that is. </text:p>
      <text:p text:style-name="P20"/>
      <text:h text:style-name="P27" text:outline-level="2">Summary</text:h>
      <text:p text:style-name="P21"/>
      <text:p text:style-name="P20">In general, we’ve received really good feedback. The attendees found the session useful and provided constructive feedback on how future sessions can be improved. <text:span text:style-name="T7">The session was not too hard for them, and most attendees thought it was of the right duration.</text:span></text:p>
      <text:p text:style-name="P20"/>
      <text:p text:style-name="P22">There are a few things that we can work on. First, how do we encourage more people to fill out the survey? Second, <text:span text:style-name="T6">I wonder if we can improve the survey to also market some of the aspects that we ask questions about. For example, the question about contributing to Fedora could include a link to wcidff, and the last question here could have links to each of these resources. I’m not entirely sure if this can be done with Google Forms, though.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GB" style:letter-kerning="true" style:font-name-asian="Source Han Sans CN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Source Han Sans CN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ource Han Sans CN Regular" style:font-family-asian="'Source Han Sans CN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kur Sinha</meta:initial-creator>
    <meta:creation-date>2018-07-06T14:09:05.141972516</meta:creation-date>
    <dc:date>2018-07-06T15:41:30.913385053</dc:date>
    <dc:creator>Ankur Sinha</dc:creator>
    <meta:editing-duration>PT24M2S</meta:editing-duration>
    <meta:editing-cycles>4</meta:editing-cycles>
    <meta:generator>LibreOffice/6.0.5.2$Linux_X86_64 LibreOffice_project/00$Build-2</meta:generator>
    <meta:document-statistic meta:table-count="0" meta:image-count="11" meta:object-count="0" meta:page-count="9" meta:paragraph-count="47" meta:word-count="1072" meta:character-count="6225" meta:non-whitespace-character-count="5191"/>
  </office:meta>
</office:document-meta>
</file>